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e3f51337aff4bd4d4211678f94e1888.jpg"/>
  <manifest:file-entry manifest:media-type="image/jpeg" manifest:full-path="Pictures/2caac24473e857f991af9431ebe0f73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5_noticias:noticias"/><text:bookmark-start text:name="__RefHeading___noticias_sobre_el_mundo_rpas_1"/><text:bookmark-start text:name="noticias_sobre_el_mundo_rpas"/>Noticias sobre el mundo RPAS<text:bookmark-end text:name="__RefHeading___noticias_sobre_el_mundo_rpas_1"/><text:bookmark-end text:name="noticias_sobre_el_mundo_rpas"/></text:h>
      <text:p text:style-name="Horizontal_20_Line"/>
      <text:p text:style-name="Text_20_body"><text:line-break/></text:p>
      <text:h text:style-name="Heading_20_2" text:outline-level="2"><text:bookmark-start text:name="__RefHeading___enlace_de_infouas_2"/><text:bookmark-start text:name="enlace_de_infouas"/>Enlace de InfoUas<text:bookmark-end text:name="__RefHeading___enlace_de_infouas_2"/><text:bookmark-end text:name="enlace_de_infouas"/></text:h>
      <text:p text:style-name="Text_20_body">Enlace externo con <text:a xlink:type="simple" xlink:href="http://www.infouas.com" text:style-name="Internet_20_link" text:visited-style-name="Visited_20_Internet_20_Link">InfoUas</text:a> , cuyo <text:span text:style-name="Emphasis">objetivo es informar en castellano sobre noticias y actualidad relacionadas con el mundo de los RPAS, UAV - Vehículos Aéreos no Tripulados</text:span>.</text:p>
      <text:a xlink:type="simple" xlink:href="http://www.infouas.com" text:style-name="Internet_20_link" text:visited-style-name="Visited_20_Internet_20_Link">Enlace externo</text:a>
      <text:p text:style-name="Horizontal_20_Line"/>
      <text:p text:style-name="Text_20_body"><text:line-break/></text:p>
      <text:h text:style-name="Heading_20_2" text:outline-level="2"><text:bookmark-start text:name="__RefHeading___el_paraíso_a_vista_de_dron_3"/><text:bookmark-start text:name="el_paraíso_a_vista_de_dron"/>El paraíso a vista de dron<text:bookmark-end text:name="__RefHeading___el_paraíso_a_vista_de_dron_3"/><text:bookmark-end text:name="el_paraíso_a_vista_de_dron"/></text:h>
      <text:p text:style-name="Text_20_body"><text:span text:style-name="Emphasis">“Un grupo de universitarios fotografía Zanzíbar con aviones no tripulados para crear el mapa más preciso jamás visto y contribuir a resolver problemas territoriales y ambientales”</text:span><text:span text:style-name="Emphasis">“Parecen juguetes, pero son herramientas profesionales de fotogrametría que caben en una maleta pequeña, lo cual baja mucho el precio y la complejidad de uso, y permite que gente local tenga la capacidad de operar los drones y adquirir sus propios mapas. Esto es para mí lo más excitante: ya no dependen de empresas extranjeras. Ahora un estudiante de Geografía puede hacer ese trabajo que antes costaba un millón de dólares”</text:span><text:a xlink:type="simple" xlink:href="http://elpais.com/elpais/2017/02/21/planeta_futuro/1487690686_222911.htmll" text:style-name="Internet_20_link" text:visited-style-name="Visited_20_Internet_20_Link">Referencia de prensa</text:a><text:line-break/>
2017-02-24 --- <text:span text:style-name="Emphasis"><text:a xlink:type="simple" xlink:href="mailto:galopax@skeye2k.org" text:style-name="Internet_20_link" text:visited-style-name="Visited_20_Internet_20_Link">Abelardo Lopez-Palacios</text:a> 2017/02/24 11:22</text:span></text:p>
      <text:p text:style-name="Horizontal_20_Line"/>
      <text:p text:style-name="Text_20_body"><text:line-break/></text:p>
      <text:h text:style-name="Heading_20_2" text:outline-level="2"><text:bookmark-start text:name="__RefHeading___drones_en_acción_humanitaria_4"/><text:bookmark-start text:name="drones_en_acción_humanitaria"/>Drones en acción humanitaria<text:bookmark-end text:name="__RefHeading___drones_en_acción_humanitaria_4"/><text:bookmark-end text:name="drones_en_acción_humanitaria"/></text:h>
      <text:p text:style-name="Text_20_body"><text:span text:style-name="Emphasis">“Se publica el primer estudio en profundidad sobre su uso en situaciones de crisis. Las organizaciones internacionales apuestan cada vez más por la innovación para afrontar nuevas necesidades”</text:span><text:a xlink:type="simple" xlink:href="http://elpais.com/elpais/2017/02/01/planeta_futuro/1485947901_011309.html" text:style-name="Internet_20_link" text:visited-style-name="Visited_20_Internet_20_Link">Referencia de prensa</text:a><text:line-break/>
2017-02-03 --- <text:span text:style-name="Emphasis"><text:a xlink:type="simple" xlink:href="mailto:galopax@skeye2k.org" text:style-name="Internet_20_link" text:visited-style-name="Visited_20_Internet_20_Link">Abelardo Lopez-Palacios</text:a> 2017/02/03 11:27</text:span></text:p>
      <text:p text:style-name="Horizontal_20_Line"/>
      <text:p text:style-name="Text_20_body"><text:line-break/></text:p>
      <text:h text:style-name="Heading_20_2" text:outline-level="2"><text:bookmark-start text:name="__RefHeading___los_drones_buenos_5"/><text:bookmark-start text:name="los_drones_buenos"/>Los drones buenos<text:bookmark-end text:name="__RefHeading___los_drones_buenos_5"/><text:bookmark-end text:name="los_drones_buenos"/></text:h>
      <text:list text:style-name="List_20_1" text:continue-numbering="false">
        <text:list-item>
          <text:p text:style-name="LastListParagraph_List_20_1_Content_First"> <text:a xlink:type="simple" xlink:href="http://elpais.com/elpais/2016/04/28/planeta_futuro/1461864887_912706.html" text:style-name="Internet_20_link" text:visited-style-name="Visited_20_Internet_20_Link">Los drones buenos</text:a> - <text:span text:style-name="Emphasis">“El uso de aviones no tripulados se abre paso con fines humanitarios o de cooperación al desarrollo”</text:span> - El País - <text:a xlink:type="simple" xlink:href="http://elpais.com/autor/carlos_laorden_zubimendi/a/" text:style-name="Internet_20_link" text:visited-style-name="Visited_20_Internet_20_Link">Carlos Laorden</text:a> - Roma 12 MAY 2016 - 09:15 CEST	</text:p>
        </text:list-item>
      </text:list>
      <text:p text:style-name="Horizontal_20_Line"/>
      <text:p text:style-name="Text_20_body"><text:line-break/></text:p>
      <text:h text:style-name="Heading_20_2" text:outline-level="2"><text:bookmark-start text:name="__RefHeading___spaxels_6"/><text:bookmark-start text:name="spaxels"/>Spaxels<text:bookmark-end text:name="__RefHeading___spaxels_6"/><text:bookmark-end text:name="spaxels"/></text:h>
      <text:p text:style-name="Text_20_body"><text:span text:style-name="Source_20_Text">
&lt;iframe width="791" height="445" src="https://www.youtube.com/embed/kyZCb1tpkvU" frameborder="0" allowfullscreen&gt;&lt;/iframe&gt;
</text:span><text:span text:style-name="Emphasis">“Horst Hortner, director del <text:a xlink:type="simple" xlink:href="http://www.aec.at/futurelab/en/" text:style-name="Internet_20_link" text:visited-style-name="Visited_20_Internet_20_Link">FutureLab</text:a>, explica en el blog del laboratorio, el concepto de <text:a xlink:type="simple" xlink:href="http://www.aec.at/spaxels/" text:style-name="Internet_20_link" text:visited-style-name="Visited_20_Internet_20_Link">spaxel</text:a> (palabra formada por space -espacio- y pixel), término con el que bautizaron a estos drones, y argumenta que se trata del verdadero 3D: “¿Quién dice que no será posible en unos pocos años construir spaxels del tamaño de los píxeles que hoy vemos en los monitores de nuestros ordenadores? Y, si asumimos que será así, ¿quién preferiría sentarse frente a una pantalla plana si puede salir y ver imágenes tridimensionales e interactuar con ellas”. Sería, sin duda, un espectáculo fantástico, que cumpliría además uno de los objetivos que Hortner busca con su trabajo: conseguir que el arte nos ayude a entender la ciencia y la tecnología que nos rodea.”</text:span><text:span text:style-name="Emphasis"><text:a xlink:type="simple" xlink:href="http://one.elpais.com/una-espectacular-coreografia-de-100-drones-ilumina-el-cielo-con-musica-de-beethoven/" text:style-name="Internet_20_link" text:visited-style-name="Visited_20_Internet_20_Link">"Una espectacular coreografía de 100 drones ilumina el cielo con música de Beethoven"</text:a></text:span><text:line-break/>
Por Zuberoa Marcos | 2016-03-11</text:p>
      <text:p text:style-name="Horizontal_20_Line"/>
      <text:p text:style-name="Text_20_body"><text:line-break/></text:p>
      <text:p text:style-name="Text_20_body"><text:span text:style-name="Source_20_Text">
&lt;iframe width="791" height="445" src="https://www.youtube.com/embed/rkU3mE599EI" frameborder="0" allowfullscreen&gt;&lt;/iframe&gt;
</text:span>Spaxels Quadcopter Swarm Lightpainting / Linz, Austria 12/11/2013<text:line-break/>
The Ars Electronica Futurelab is experimenting with long-time-exposure shots to create 3d-Models and animations in the sky.<text:line-break/>
For further info on the Spaxels, please visit: <text:a xlink:type="simple" xlink:href="http://www.aec.at/spaxels/" text:style-name="Internet_20_link" text:visited-style-name="Visited_20_Internet_20_Link">http://www.aec.at/spaxels/</text:a></text:p>
      <text:p text:style-name="Horizontal_20_Line"/>
      <text:p text:style-name="Text_20_body"><text:line-break/></text:p>
      <text:h text:style-name="Heading_20_2" text:outline-level="2"><text:bookmark-start text:name="__RefHeading___dubái_apuesta_por_las_carreras_de_drones_7"/><text:bookmark-start text:name="dubái_apuesta_por_las_carreras_de_drones"/>Dubái apuesta por las carreras de drones<text:bookmark-end text:name="__RefHeading___dubái_apuesta_por_las_carreras_de_drones_7"/><text:bookmark-end text:name="dubái_apuesta_por_las_carreras_de_drones"/></text:h>
      <text:list text:style-name="List_20_1" text:continue-numbering="false">
        <text:list-item>
          <text:p text:style-name="List_20_1_Content_First"> <text:a xlink:type="simple" xlink:href="http://internacional.elpais.com/internacional/2016/03/08/actualidad/1457430406_071002.html" text:style-name="Internet_20_link" text:visited-style-name="Visited_20_Internet_20_Link">Dubái apuesta por las carreras de drones</text:a> -- <text:a xlink:type="simple" xlink:href="https://www.google.com/search?q=autor%2Fangeles_espinosa%2Fa%2F&amp;amp;btnI=lucky" text:style-name="Internet_20_link" text:visited-style-name="Visited_20_Internet_20_Link">Ángeles Espinosa</text:a> -- Dubái 2016-03-11 -- <text:span text:style-name="Emphasis">“El World Drone Prix busca convertir la afición a las aeronaves no tripuladas en el deporte del futuro”</text:span></text:p>
          <text:list text:style-name="List_20_1">
            <text:list-item>
              <text:p text:style-name="List_20_1_Content"> <text:span text:style-name="Emphasis">“<text:a xlink:type="simple" xlink:href="http://www.worlddroneprix.com/" text:style-name="Internet_20_link" text:visited-style-name="Visited_20_Internet_20_Link">World Drone Prix</text:a>, la mayor carrera del mundo de mini aeronaves no tripuladas”</text:span></text:p>
            </text:list-item>
            <text:list-item>
              <text:p text:style-name="List_20_1_Content_Last"> <text:span text:style-name="Emphasis">“Concurso <text:a xlink:type="simple" xlink:href="https://www.dronesforgood.ae/" text:style-name="Internet_20_link" text:visited-style-name="Visited_20_Internet_20_Link">Drones for Good Award</text:a>, que premia la utilización de estos artilugios para mejorar la vida de la gente.”</text:span></text:p>
            </text:list-item>
          </text:list>
        </text:list-item>
      </text:list>
      <text:p text:style-name="Horizontal_20_Line"/>
      <text:p text:style-name="Text_20_body"><text:line-break/></text:p>
      <text:h text:style-name="Heading_20_2" text:outline-level="2"><text:bookmark-start text:name="__RefHeading___los_drones_autónomos_ultraveloces_se_abren_paso_entre_obstáculos_8"/><text:bookmark-start text:name="los_drones_autónomos_ultraveloces_se_abren_paso_entre_obstáculos"/>Los drones autónomos ultraveloces se abren paso entre obstáculos<text:bookmark-end text:name="__RefHeading___los_drones_autónomos_ultraveloces_se_abren_paso_entre_obstáculos_8"/><text:bookmark-end text:name="los_drones_autónomos_ultraveloces_se_abren_paso_entre_obstáculos"/></text:h>
      <text:list text:style-name="List_20_1" text:continue-numbering="false">
        <text:list-item>
          <text:p text:style-name="List_20_1_Content_First"> <text:a xlink:type="simple" xlink:href="http://tecnologia.elpais.com/tecnologia/2016/02/16/actualidad/1455641243_496449.html" text:style-name="Internet_20_link" text:visited-style-name="Visited_20_Internet_20_Link">Los drones autónomos ultraveloces se abren paso entre obstáculos</text:a> 17 FEB 2016</text:p>
          <text:list text:style-name="List_20_1">
            <text:list-item>
              <text:p text:style-name="List_20_1_Content_Last"> <text:span text:style-name="Emphasis">“La agencia de investigación militar de EE UU prueba con éxito una nueva generación de drones que sortean barreras por encima de 70 kilómetros hora sin apenas guía humana”</text:span></text:p>
            </text:list-item>
          </text:list>
        </text:list-item>
      </text:list>
      <text:p text:style-name="Horizontal_20_Line"/>
      <text:p text:style-name="Text_20_body"><text:line-break/></text:p>
      <text:h text:style-name="Heading_20_2" text:outline-level="2"><text:bookmark-start text:name="__RefHeading___gtri_9"/><text:bookmark-start text:name="gtri"/>GTRI<text:bookmark-end text:name="__RefHeading___gtri_9"/><text:bookmark-end text:name="gtri"/></text:h>
      <text:p text:style-name="Text_20_body">Una información muy interesante, en forma de vídeo, sobre la integración de RPAS y la formación de “enjambres colaborativos”.Acceso en <text:a xlink:type="simple" xlink:href="https://www.youtube.com/watch?v=VSKu26xrEEM" text:style-name="Internet_20_link" text:visited-style-name="Visited_20_Internet_20_Link">enlace externo</text:a> - <text:a xlink:type="simple" xlink:href="http://www.gtri.gatech.edu/casestudy/gtri-multiple-uavs-perform-autonomous-formation-fl" text:style-name="Internet_20_link" text:visited-style-name="Visited_20_Internet_20_Link">GTRI - UAV Formation Flying - Georgia Tech Research Institute</text:a>.</text:p>
      <text:p text:style-name="Horizontal_20_Line"/>
      <text:p text:style-name="Text_20_body"><text:line-break/></text:p>
      <text:h text:style-name="Heading_20_2" text:outline-level="2"><text:bookmark-start text:name="__RefHeading___naciones_unidas_estrena_en_congo_los_primeros_drones_para_misiones_de_paz_10"/><text:bookmark-start text:name="naciones_unidas_estrena_en_congo_los_primeros_drones_para_misiones_de_paz"/>Naciones Unidas estrena en Congo los primeros ‘drones’ para misiones de paz<text:bookmark-end text:name="__RefHeading___naciones_unidas_estrena_en_congo_los_primeros_drones_para_misiones_de_paz_10"/><text:bookmark-end text:name="naciones_unidas_estrena_en_congo_los_primeros_drones_para_misiones_de_paz"/></text:h>
      <text:p text:style-name="Text_20_body">Los <text:span text:style-name="Strong_20_Emphasis">métodos</text:span> de las misiones paz de Naciones Unidas están cambiando. Y Congo es el terreno de pruebas. Tras lanzarse el pasado mes de mayo la primera brigada con mandato ofensivo de la historia de los cascos azules en el este de la República Democrática del Congo, Naciones Unidas ha inaugurado este martes en la misma zona el primer <text:span text:style-name="Strong_20_Emphasis">drone azul</text:span>, en lo que supone el estreno del <text:span text:style-name="Strong_20_Emphasis">uso de aviones no tripulados en operaciones de paz</text:span> en todo el mundo.<draw:frame draw:style-name="mediacenter" draw:name="UN dron Legend" text:anchor-type="paragraph" draw:z-index="0" svg:width="10.583333333333cm"><draw:text-box><text:p text:style-name="legendcenter"><draw:frame draw:style-name="mediacenter" draw:name="UN dron" text:anchor-type="paragraph" draw:z-index="0" svg:width="10.583333333333cm" svg:height="7.0303571428571cm"><draw:image xlink:href="Pictures/5e3f51337aff4bd4d4211678f94e1888.jpg" xlink:type="simple" xlink:show="embed" xlink:actuate="onLoad"/></draw:frame>UN dron</text:p></draw:text-box></draw:frame></text:p>
      <text:p text:style-name="Text_20_body">Los dos aparatos –que no son azules sino <text:span text:style-name="Strong_20_Emphasis">blancos</text:span>..... No son drones de ataque, sino de <text:span text:style-name="Strong_20_Emphasis">vigilancia</text:span>, y pretenden ser un “<text:span text:style-name="Strong_20_Emphasis">instrumento</text:span> importante para ayudar a la misión a cumplir su mandato de <text:span text:style-name="Strong_20_Emphasis">proteger a los civiles</text:span>”, asegura el portavoz de la ONU Martin Nesirky.<text:a xlink:type="simple" xlink:href="http://internacional.elpais.com/internacional/2013/12/03/actualidad/1386092340_988803.html" text:style-name="Internet_20_link" text:visited-style-name="Visited_20_Internet_20_Link">Noticia 3 DIC 2013 - 19:08 CET</text:a></text:p>
      <text:p text:style-name="Horizontal_20_Line"/>
      <text:p text:style-name="Text_20_body"><text:line-break/></text:p>
      <text:h text:style-name="Heading_20_2" text:outline-level="2"><text:bookmark-start text:name="__RefHeading___los_drones_de_bezos_se_enfrentan_a_la_ley_no_a_la_tecnología_11"/><text:bookmark-start text:name="los_drones_de_bezos_se_enfrentan_a_la_ley_no_a_la_tecnología"/>Los ‘drones’ de Bezos se enfrentan a la ley, no a la tecnología<text:bookmark-end text:name="__RefHeading___los_drones_de_bezos_se_enfrentan_a_la_ley_no_a_la_tecnología_11"/><text:bookmark-end text:name="los_drones_de_bezos_se_enfrentan_a_la_ley_no_a_la_tecnología"/></text:h>
      <text:p text:style-name="Text_20_body">“Esperamos que la regulación de la Administración Federal de Aviación [FAA] entre en vigor en algún momento de 2015”. Éste es, en palabras de Jeff Bezos, el fundador de Amazon, el principal obstáculo para que su nuevo proyecto, completar envíos a domicilio a través de drones, se haga realidad. El <text:span text:style-name="Strong_20_Emphasis">Congreso</text:span> de Estados Unidos otorgó a la FAA el <text:span text:style-name="Strong_20_Emphasis">mandato</text:span> de establecer la regulación del vuelo de aviones no tripulados <text:span text:style-name="Strong_20_Emphasis">para</text:span> uso civil <text:span text:style-name="Strong_20_Emphasis">antes</text:span> del final de <text:span text:style-name="Strong_20_Emphasis">2015</text:span>. En noviembre de este año, al agencia hizo pública su <text:span text:style-name="Strong_20_Emphasis">primera hoja de ruta</text:span>, un compendio de observaciones genéricas, pero sin apenas concreciones claras, sobre la normativa final. La <text:span text:style-name="Strong_20_Emphasis">preservación de la privacidad</text:span>, en plena resaca sobre las prácticas de espionaje del Gobierno de Estados Unidos, es uno de los <text:span text:style-name="Strong_20_Emphasis">asuntos más complejos</text:span> a los que se enfrenta la FAA.<draw:frame draw:style-name="mediacenter" draw:name="Drone amazon Legend" text:anchor-type="paragraph" draw:z-index="0" svg:width="7.9375cm"><draw:text-box><text:p text:style-name="legendcenter"><draw:frame draw:style-name="mediacenter" draw:name="Drone amazon" text:anchor-type="paragraph" draw:z-index="1" svg:width="7.9375cm" svg:height="4.0963169642857cm"><draw:image xlink:href="Pictures/2caac24473e857f991af9431ebe0f739.jpg" xlink:type="simple" xlink:show="embed" xlink:actuate="onLoad"/></draw:frame>Drone amazon</text:p></draw:text-box></draw:frame></text:p>
      <text:p text:style-name="Text_20_body">A lo largo de 74 páginas, el <text:a xlink:type="simple" xlink:href="http://www.faa.gov/about/initiatives/uas/media/UAS_Roadmap_2013.pdf" text:style-name="Internet_20_link" text:visited-style-name="Visited_20_Internet_20_Link">plan de la FAA</text:a> aborda desde la unificación de los <text:span text:style-name="Strong_20_Emphasis">diseños</text:span> y la <text:span text:style-name="Strong_20_Emphasis">certificación</text:span> de los aviones no tripulados, hasta las <text:span text:style-name="Strong_20_Emphasis">licencias</text:span> de los pilotos y los <text:span text:style-name="Strong_20_Emphasis">controladores</text:span> aéreos encargados de controlar los vuelos hasta las <text:span text:style-name="Strong_20_Emphasis">trayectorias</text:span> de los drones. Además de la preocupación de la <text:span text:style-name="Strong_20_Emphasis">privacidad</text:span>, para la agencia federal, otro de los principales problemas es <text:span text:style-name="Strong_20_Emphasis">garantizar</text:span> que el espacio aéreo no se congestione y no <text:span text:style-name="Strong_20_Emphasis">interfiera</text:span> con las rutas de las aerolíneas tradicionales.Desde <text:span text:style-name="Strong_20_Emphasis">1990</text:span>, cuando la agencia comenzó a autorizar los primeros vuelos no tripulados, <text:span text:style-name="Strong_20_Emphasis">80</text:span> agencias de seguridad, además de instituciones educativas, especialistas del medio ambiente y probadores experimentales, han recibido permisos por parte de la FAA para realizar batidas y siempre en <text:span text:style-name="Strong_20_Emphasis">casos concretos</text:span>, como operaciones para mitigar incendios forestales, luchar contra desastres naturales, operaciones de búsqueda y rescate, control de fronteras o entrenamiento militar, de acuerdo con las explicaciones que ofreció el responsable de la FAA, Michael Huerta, en la presentación de su informe.Fuera de esos casos excepcionales, los drones no pueden volar en áreas con alta densidad de población, justo a lo que Bezos aspira. Aunque los aviones de mercancías de Amazon pretenden volar a alturas tan bajas que no interfieran con las trayectorias de otros vuelos comerciales, <text:span text:style-name="Strong_20_Emphasis">la FAA aún no ha establecido reglas</text:span> concretas para garantizar la seguridad al respecto. La primera exigencia que se ha autoimpuesto la agencia federal es determinar antes de que termine el año <text:span text:style-name="Strong_20_Emphasis">seis localizaciones</text:span> en el país para realizar todas las <text:span text:style-name="Strong_20_Emphasis">pruebas</text:span> necesarias para poner a prueba las indicaciones generales recogidas en su hoja de ruta y poder comenzar a concretar la normativa final.La FAA espera, no obstante y de acuerdo a su informe, <text:span text:style-name="Strong_20_Emphasis">no tener</text:span> que “crear una nueva reglamentación sobre el uso de espacio aéreo o modificar la existente”, de cara a poder garantizar los vuelos de aviones no tripulados con los mismos parámetros de seguridad y eficiencia que los ordinarios con una normativa similar.La <text:span text:style-name="Strong_20_Emphasis">urgencia</text:span> del cometido de la FAA no viene simplemente determinada por el mandato del Congreso, que, efectivamente, le ha puesto como <text:span text:style-name="Strong_20_Emphasis">límite</text:span> 2015, sino la <text:span text:style-name="Strong_20_Emphasis">inversión económica</text:span> que hay en juego. En los próximos <text:span text:style-name="Strong_20_Emphasis">cinco años</text:span> se calcula que podrían sobrevolar los cielos de EE UU alrededor de <text:span text:style-name="Strong_20_Emphasis">7.500 drones</text:span> de pequeño tamaño. Sólo en <text:span text:style-name="Strong_20_Emphasis">2013</text:span>, la industria aeronáutica ha invertido <text:span text:style-name="Strong_20_Emphasis">6.600 millones</text:span> de dólares en desarrollar <text:span text:style-name="Strong_20_Emphasis">tecnología</text:span> relacionada con los aviones pilotados a distancia y, de acuerdo con <text:a xlink:type="simple" xlink:href="http://tealgroup.com/" text:style-name="Internet_20_link" text:visited-style-name="Visited_20_Internet_20_Link">Teal Group</text:a>, esa cifra se incrementará hasta los <text:span text:style-name="Strong_20_Emphasis">11.400</text:span> millones de dólares en 2022.“La <text:span text:style-name="Strong_20_Emphasis">innovación</text:span> es lo que hace a EE UU <text:span text:style-name="Strong_20_Emphasis">más próspera</text:span> y conforme nos adentramos en el <text:span text:style-name="Strong_20_Emphasis">segundo siglo de la aviación</text:span>, vemos cómo estamos <text:span text:style-name="Strong_20_Emphasis">transformando el espacio</text:span>, tomando <text:span text:style-name="Strong_20_Emphasis">ventaja</text:span> de los avances tecnológicos para mantener nuestro liderazgo”, reconoció Huerta.<text:span text:style-name="Strong_20_Emphasis">Antes</text:span> de permitir que este tipo de aparatos comparta el espacio aéreo con aviones ordinarios, <text:span text:style-name="Strong_20_Emphasis">además de</text:span> la <text:span text:style-name="Strong_20_Emphasis">unificación</text:span> de la tecnología para la fabricación de los aparatos, de la <text:span text:style-name="Strong_20_Emphasis">definición</text:span> del espacio aéreo que utilizarán los drones, de la <text:span text:style-name="Strong_20_Emphasis">normativa</text:span> sobre el entrenamiento y la licencia de los pilotos, los <text:span text:style-name="Strong_20_Emphasis">parámetros</text:span> de navegabilidad o el <text:span text:style-name="Strong_20_Emphasis">control</text:span> de las comunicaciones y del envío, tipo y capacidad de <text:span text:style-name="Strong_20_Emphasis">información</text:span> a la que estarán autorizados, el <text:span text:style-name="Strong_20_Emphasis">principal escollo</text:span> al que se enfrenta la FAA es la protección de la intimidad de los ciudadanos. “Es necesario entender las <text:span text:style-name="Strong_20_Emphasis">implicaciones</text:span> que sobre la privacidad, la seguridad y el medio ambiente conllevan este tipo de operaciones y trabajar con departamentos y agencias para <text:span text:style-name="Strong_20_Emphasis">coordinar</text:span> de manera activa estas consideraciones e incorporarlas a la estructura regulatoria”, señala la FAA en su informe.En el documento, la agencia reconoce que <text:span text:style-name="Strong_20_Emphasis">su autoridad</text:span> para establecer este tipo de límites <text:span text:style-name="Strong_20_Emphasis">invalida</text:span> la legislación estatal o local al respecto, pero <text:span text:style-name="Strong_20_Emphasis">insta</text:span> a estos gobiernos a que “regulen las limitaciones de las actividades que puedan realizar los drones en su territorio”.La FAA espera tener <text:span text:style-name="Strong_20_Emphasis">lista</text:span> la reglamentación sobre el uso de aviones no tripulados en <text:span text:style-name="Strong_20_Emphasis">2015</text:span>, tal y como Bezos espera, pero, de momento, sus <text:span text:style-name="Strong_20_Emphasis">primeros plazos</text:span> no se están cumpliendo. Queda menos de un mes para que se cumpla el plazo que la propia agencia se concedió para dar a conocer los <text:span text:style-name="Strong_20_Emphasis">seis lugares</text:span> en los que poner a prueba su hoja de ruta y la FAA aún <text:span text:style-name="Strong_20_Emphasis">no</text:span> ha dado ninguna pista.<text:a xlink:type="simple" xlink:href="http://tecnologia.elpais.com/tecnologia/2013/12/03/actualidad/1386038236_333490.html" text:style-name="Internet_20_link" text:visited-style-name="Visited_20_Internet_20_Link">Noticia  3 DIC 2013 - 03:49 CET</text:a></text:p>
      <text:p text:style-name="Horizontal_20_Line"/>
      <text:h text:style-name="Heading_20_2" text:outline-level="2"><text:bookmark-start text:name="__RefHeading___amazon_prueba_el_envío_de_paquetes_con_drones_12"/><text:bookmark-start text:name="amazon_prueba_el_envío_de_paquetes_con_drones"/>Amazon prueba el envío de paquetes con drones<text:bookmark-end text:name="__RefHeading___amazon_prueba_el_envío_de_paquetes_con_drones_12"/><text:bookmark-end text:name="amazon_prueba_el_envío_de_paquetes_con_drones"/></text:h>
      <text:p text:style-name="Text_20_body">Su laboratorio trabaja en aparatos no tripulados de <text:span text:style-name="Strong_20_Emphasis">ocho hélices</text:span> que podrían llevar el producto desde los centros de distribución hasta la puerta de casa en media hora. Tienen <text:span text:style-name="Strong_20_Emphasis">autonomía</text:span> para un radio de <text:span text:style-name="Strong_20_Emphasis">16 kilómetros</text:span> y pueden transportar unos <text:span text:style-name="Strong_20_Emphasis">2,5 kilogramos</text:span>. Pero para que este nuevo proyecto de Bezos se haga realidad debe contar <text:span text:style-name="Strong_20_Emphasis">antes</text:span> con el <text:span text:style-name="Strong_20_Emphasis">visto bueno</text:span> del regulador de la seguridad en el <text:span text:style-name="Strong_20_Emphasis">espacio aéreo</text:span>.<text:a xlink:type="simple" xlink:href="http://tecnologia.elpais.com/tecnologia/2013/12/02/actualidad/1385969482_968727.html" text:style-name="Internet_20_link" text:visited-style-name="Visited_20_Internet_20_Link">Noticia  2 DIC 2013 - 08:31 C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5_noticias:noticias</dc:title>
  </office:meta>
</office:document-meta>
</file>