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b2192a86ff711d30f8ca43c42007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_conceptos_formacionales_osapr:3.6_centros_de_experimentacion"/><text:bookmark-start text:name="__RefHeading___centros_de_formación_y_experimentación_1"/><text:bookmark-start text:name="centros_de_formación_y_experimentación"/>Centros de Formación y Experimentación<text:bookmark-end text:name="__RefHeading___centros_de_formación_y_experimentación_1"/><text:bookmark-end text:name="centros_de_formación_y_experimentación"/></text:h>
      <text:p text:style-name="Text_20_body">Los <text:span text:style-name="Strong_20_Emphasis">Centros de Experimentación y Operación</text:span>, asociando estas capacidades con la <text:span text:style-name="Strong_20_Emphasis">Formación</text:span>, tanto de técnicos como de operadores de RPAS, se convierten en una <text:span text:style-name="Strong_20_Emphasis">necesidad</text:span> cada vez más <text:span text:style-name="Strong_20_Emphasis">demandada</text:span>.Existen en la actualidad varios <text:span text:style-name="Strong_20_Emphasis">proyectos</text:span>, en distintas fases de desarrollo, siendo el año 2.014 el horizonte en que se pueda producir una <text:span text:style-name="Strong_20_Emphasis">eclosión</text:span> significativa de estos recursos, estas <text:span text:style-name="Strong_20_Emphasis">instalaciones y servicios</text:span>.En este apartado se reliza una <text:span text:style-name="Strong_20_Emphasis">introducción</text:span> a los más significativos proyectos en estudio y desarrollo en España.</text:p>
      <text:p text:style-name="Horizontal_20_Line"/>
      <text:h text:style-name="Heading_20_3" text:outline-level="3"><text:bookmark-start text:name="__RefHeading___catuav_tech_center_ctc_2"/><text:bookmark-start text:name="catuav_tech_center_ctc"/>CATUAV Tech Center (CTC)<text:bookmark-end text:name="__RefHeading___catuav_tech_center_ctc_2"/><text:bookmark-end text:name="catuav_tech_center_ctc"/></text:h>
      <text:p text:style-name="Text_20_body"><text:span text:style-name="Emphasis">“CATUAV Tech Center (CTC) is the perfect place to develop UAV technology.”</text:span>Este centro, promovido por <text:span text:style-name="Strong_20_Emphasis">CATUAV</text:span> como iniciativa privada, junto con acuerdos de partenariado y colaborativos, tiene prevista su <text:span text:style-name="Strong_20_Emphasis">inauguración</text:span> en Junio de 2.014.
<text:line-break/></text:p>
      <text:a xlink:type="simple" xlink:href="http://www.catuav.com/ctc/" text:style-name="Internet_20_link" text:visited-style-name="Visited_20_Internet_20_Link">Enlace externo</text:a>
      <text:p text:style-name="Horizontal_20_Line"/>
      <text:h text:style-name="Heading_20_3" text:outline-level="3"><text:bookmark-start text:name="__RefHeading___centro_de_vuelos_experimentales_atlas_3"/><text:bookmark-start text:name="centro_de_vuelos_experimentales_atlas"/>Centro de Vuelos Experimentales ATLAS<text:bookmark-end text:name="__RefHeading___centro_de_vuelos_experimentales_atlas_3"/><text:bookmark-end text:name="centro_de_vuelos_experimentales_atlas"/></text:h>
      <text:p text:style-name="Text_20_body"><text:line-break/>
ATLAS = <text:span text:style-name="Strong_20_Emphasis">Air Traffic Laboratory for Advanced Systems</text:span></text:p>
      <text:p text:style-name="Text_20_body"><text:span text:style-name="Emphasis">“Atlas es un <text:span text:style-name="Strong_20_Emphasis">Centro de Vuelos Experimentales</text:span> situado en Villacarrillo (Jaén), que ofrece a la comunidad aeronáutica internacional un aeródromo dotado de <text:span text:style-name="Strong_20_Emphasis">instalaciones</text:span> de excelencia y de un <text:span text:style-name="Strong_20_Emphasis">espacio aéreo</text:span> idóneo para la realización de <text:span text:style-name="Strong_20_Emphasis">ensayos en vuelo con sistemas de aeronaves no tripuladas</text:span>(UAS).”</text:span><text:span text:style-name="Emphasis">“Su <text:span text:style-name="Strong_20_Emphasis">principal objetivo</text:span> es que empresas fabricantes, autoridades reguladoras, universidades y centros tecnológicos dispongan de un escenario único para la investigación y desarrollo de tecnologías aplicables a los vehículos no tripulados y a la navegación aérea.”</text:span>ATLAS es una iniciativa impulsada por el Centro Avanzado de Tecnologías Aeroespaciales (<text:span text:style-name="Strong_20_Emphasis">CATEC</text:span>), entidad gestionada por la Fundación Andaluza por el Desarrollo Aeroespacial (<text:span text:style-name="Strong_20_Emphasis">FADA</text:span>) y espera estar operativo en el primer trimestre de 2014.
<text:line-break/></text:p>
      <text:a xlink:type="simple" xlink:href="http://www.atlascenter.aero/" text:style-name="Internet_20_link" text:visited-style-name="Visited_20_Internet_20_Link">Enlace externo</text:a>
      <text:p text:style-name="Horizontal_20_Line"/>
      <text:h text:style-name="Heading_20_3" text:outline-level="3"><text:bookmark-start text:name="__RefHeading___centro_de_ensayos_y_experimentación_de_aviones_no_tripulados_de_gran_tamaño_ceus_4"/><text:bookmark-start text:name="centro_de_ensayos_y_experimentación_de_aviones_no_tripulados_de_gran_tamaño_ceus"/>Centro de Ensayos y Experimentación de Aviones no Tripulados de gran tamaño (CEUS)<text:bookmark-end text:name="__RefHeading___centro_de_ensayos_y_experimentación_de_aviones_no_tripulados_de_gran_tamaño_ceus_4"/><text:bookmark-end text:name="centro_de_ensayos_y_experimentación_de_aviones_no_tripulados_de_gran_tamaño_ceus"/></text:h>
      <text:p text:style-name="Text_20_body">El proyecto del <text:span text:style-name="Strong_20_Emphasis">Centro de Ensayos y Experimentación de Aviones no Tripulados de gran tamaño (CEUS)</text:span>, dotado con 40 millones de Euros, es  impulsado por la Consejería de Economía, Innovación, Ciencia y Empleo, a través de la Agencia de Innovación y Desarrollo de Andalucía (IDEA), el Ministerio de Economía y Competitividad y el Instituto Nacional de Técnica Aeroespacial (INTA).Se siturá en las instalaciones del INTA en El Arenosillo, dentro del término municipal de Moguer (Huelva).</text:p>
      <text:p text:style-name="Text_20_body"><text:a xlink:type="simple" xlink:href="http://www.agenciaidea.es/web/guest/sala-de-prensa/-/asset_publisher/8PPu/content/el-centro-de-aviones-no-tripulados-del-arenosillo-sera-el-mas-avanzado-de-europa-y-situara-a-huelva-en-el-mapa-aeronautico-andaluz;jsessionid=041A68503B65B93DB929BA35BF91036C" text:style-name="Internet_20_link" text:visited-style-name="Visited_20_Internet_20_Link">Noticia</text:a></text:p>
      <text:p text:style-name="Horizontal_20_Line"/>
      <text:h text:style-name="Heading_20_3" text:outline-level="3"><text:bookmark-start text:name="__RefHeading___parque_tecnológico_de_fuente_álamo_5"/><text:bookmark-start text:name="parque_tecnológico_de_fuente_álamo"/>Parque Tecnológico de Fuente Álamo<text:bookmark-end text:name="__RefHeading___parque_tecnológico_de_fuente_álamo_5"/><text:bookmark-end text:name="parque_tecnológico_de_fuente_álamo"/></text:h>
      <text:p text:style-name="Text_20_body">El Parque Tecnológico de Fuente Álamo (<text:a xlink:type="simple" xlink:href="http://www.ptfuentealamo.es" text:style-name="Internet_20_link" text:visited-style-name="Visited_20_Internet_20_Link">PTFA</text:a>), junto con <text:span text:style-name="Strong_20_Emphasis">Skeye</text:span> y <text:span text:style-name="Strong_20_Emphasis">Skeye <text:a xlink:type="simple" xlink:href="https://rpas.skeye2k.org/doku.php?id=3_conceptos_formacionales_osapr:aeroclub" text:style-name="Internet_20_link" text:visited-style-name="Visited_20_Internet_20_Link">AeroClub</text:a></text:span><text:span text:style-name="Strong_20_Emphasis"><text:a xlink:type="simple" xlink:href="https://rpas.skeye2k.org/doku.php?id=3_conceptos_formacionales_osapr:skeyeac" text:style-name="Internet_20_link" text:visited-style-name="Visited_20_Internet_20_Link">SkeyeAC</text:a></text:span> es un Club de Deporte Aéreo inscrito ante la Federaión Aeronáutica de la Región de Murcia (<text:a xlink:type="simple" xlink:href="http://www.famur.org/" text:style-name="Internet_20_link" text:visited-style-name="Visited_20_Internet_20_Link">FAMUR</text:a>)., han planteado la posibilidad de habilitar una <text:span text:style-name="Strong_20_Emphasis">pista de vuelo</text:span>, al amparo de la ampliación del PTFA en su Fase 2, Sector 1, y Sector 2, acogiéndose a la normativa del deporte de <text:span text:style-name="Strong_20_Emphasis">Aeromodelismo</text:span>.Esta instalación permitiría ofertar a los empleados y empresas residentes en el PTFA unas <text:span text:style-name="Strong_20_Emphasis">infraestructuras básicas</text:span> destinada a la <text:span text:style-name="Strong_20_Emphasis">prueba</text:span> de vehículos terrestres, aéreos, incluso navales, controlados remotamente además de ofertar un servicio de <text:span text:style-name="Strong_20_Emphasis">ocio y deporte</text:span> que puede ser considerado como <text:span text:style-name="Strong_20_Emphasis">tecnológico</text:span>.Este proceso se encuentra en <text:span text:style-name="Strong_20_Emphasis">fase de estudio</text:span>, pudiendo ser realidad en la primera mitad del año 2.014.<draw:frame draw:style-name="mediacenter" draw:name="PTFA PV Legend" text:anchor-type="paragraph" draw:z-index="0" svg:width="13.229166666667cm"><draw:text-box><text:p text:style-name="legendcenter"><draw:frame draw:style-name="mediacenter" draw:name="PTFA PV" text:anchor-type="paragraph" draw:z-index="0" svg:width="13.229166666667cm" svg:height="6.8404858198522cm"><draw:image xlink:href="Pictures/24b2192a86ff711d30f8ca43c420070a.jpg" xlink:type="simple" xlink:show="embed" xlink:actuate="onLoad"/></draw:frame>PTFA PV</text:p></draw:text-box></draw:frame>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3_conceptos_formacionales_osapr:3.6_centros_de_experimentacion</dc:title>
  </office:meta>
</office:document-meta>
</file>