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b0c3a7bb14837408e04918f68d1ea4.png"/>
  <manifest:file-entry manifest:media-type="image/png" manifest:full-path="Pictures/7b786fbe92a67ca6eec7c47e0dc2ff50.png"/>
  <manifest:file-entry manifest:media-type="image/png" manifest:full-path="Pictures/0cb48bfd841f5d72c6ccde0c90ccfa93.png"/>
  <manifest:file-entry manifest:media-type="image/png" manifest:full-path="Pictures/d731a9467ebfe5ec784e98bb6130beb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2_aplicaciones:2.1_aplicaciones:2.1.3_recursos_de_estudio"/><text:bookmark-start text:name="__RefHeading___recursos_de_estudio_1"/><text:bookmark-start text:name="recursos_de_estudio"/>Recursos de Estudio<text:bookmark-end text:name="__RefHeading___recursos_de_estudio_1"/><text:bookmark-end text:name="recursos_de_estudio"/></text:h>
      <text:p text:style-name="Text_20_body">El uso y empleo de RPAS viene <text:span text:style-name="Strong_20_Emphasis">aumentando</text:span> de modo muy significativo durante los últimos años.En esta sección se presentan unos <text:span text:style-name="Strong_20_Emphasis">Casos de Uso</text:span>, <text:span text:style-name="Strong_20_Emphasis">Trabajos Académicos</text:span> y <text:span text:style-name="Strong_20_Emphasis">Publicaciones</text:span> sobre este recurso.Aún cuando se han estructurado por <text:span text:style-name="Strong_20_Emphasis">fabricante</text:span>, <text:span text:style-name="Strong_20_Emphasis">institución</text:span>, y cada uno de ellos aporte unas <text:span text:style-name="Strong_20_Emphasis">capacidades</text:span> específicas, tanto respecto a <text:span text:style-name="Strong_20_Emphasis">planificación</text:span> de vuelo como carterísticas propias de la <text:span text:style-name="Strong_20_Emphasis">plataforma aérea</text:span> y otras, no cabe duda que el <text:span text:style-name="Strong_20_Emphasis">objetivo último</text:span>, las aplicaciones que se presentan, ponen a disposición del visitante una <text:span text:style-name="Strong_20_Emphasis">potencialidad extrapolable</text:span>, quizás, a cualquier otro RPAS. <text:span text:style-name="Strong_20_Emphasis">Algunas no</text:span>, <text:span text:style-name="Strong_20_Emphasis">como</text:span> la capacidad de vuelo estacionario, <text:span text:style-name="Strong_20_Emphasis">propia</text:span> de las plataforma aéreas de <text:span text:style-name="Strong_20_Emphasis">ala rotatoria</text:span>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8b0c3a7bb14837408e04918f68d1ea4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i piensa que alguna dirección, algún recurso, podría <text:span text:style-name="Strong_20_Emphasis">integrarse</text:span> en esta sección, por favor, háganoslo saber. Le estaremos muy agradecidos. <text:a xlink:type="simple" xlink:href="mailto:abelardo.lopez@geo-lab.info" text:style-name="Internet_20_link" text:visited-style-name="Visited_20_Internet_20_Link">abelardo.lopez@geo-lab.info</text:a>
</text:p>
          </table:table-cell>
        </table:table-row>
      </table:table>
      <text:p text:style-name="Horizontal_20_Line"/>
      <text:h text:style-name="Heading_20_1" text:outline-level="1"><text:bookmark-start text:name="__RefHeading___casos_de_uso_2"/><text:bookmark-start text:name="casos_de_uso"/>Casos de Uso<text:bookmark-end text:name="__RefHeading___casos_de_uso_2"/><text:bookmark-end text:name="casos_de_uso"/></text:h>
      <text:h text:style-name="Heading_20_2" text:outline-level="2"><text:bookmark-start text:name="__RefHeading___microdones_3"/><text:bookmark-start text:name="microdones"/>Microdones<text:bookmark-end text:name="__RefHeading___microdones_3"/><text:bookmark-end text:name="microdones"/></text:h>
      <text:p text:style-name="Text_20_body"><draw:a xlink:type="simple" xlink:href="http://www.microdrones.com"><draw:frame draw:style-name="mediaright" draw:name="1" text:anchor-type="paragraph" draw:z-index="1" svg:width="4.048125cm" svg:height="2.3547916666667cm"><draw:image xlink:href="Pictures/7b786fbe92a67ca6eec7c47e0dc2ff50.png" xlink:type="simple" xlink:show="embed" xlink:actuate="onLoad"/></draw:frame></draw:a></text:p>
      <text:p text:style-name="Text_20_body"><text:span text:style-name="Strong_20_Emphasis">Microdrones <text:a xlink:type="simple" xlink:href="https://rpas.skeye2k.org/doku.php?id=2_aplicaciones:2.1_aplicaciones:gmbh" text:style-name="Internet_20_link" text:visited-style-name="Visited_20_Internet_20_Link">GmbH</text:a></text:span> presenta unos <text:span text:style-name="Strong_20_Emphasis">Case Studies</text:span> como “<text:span text:style-name="Emphasis">Aerial Mapping with microdrone md4-1000</text:span>”, “<text:span text:style-name="Emphasis">microdrones in Geomatics – Remote Sensing</text:span>” y otros en:<text:a xlink:type="simple" xlink:href="http://microdrones.com/references/case-study/microdrones-case-studies.php" text:style-name="Internet_20_link" text:visited-style-name="Visited_20_Internet_20_Link">Case Studies &amp; Use Cases|Get an overview of worldwide operations</text:a></text:p>
      <text:p text:style-name="Text_20_body"><text:a xlink:type="simple" xlink:href="http://microdrones.com/references/papers-and-publications/microdrones-papers-and-publications.php" text:style-name="Internet_20_link" text:visited-style-name="Visited_20_Internet_20_Link">Papers &amp; Publications|Publications out of the UAV industry</text:a></text:p>
      <text:p text:style-name="Horizontal_20_Line"/>
      <text:h text:style-name="Heading_20_1" text:outline-level="1"><text:bookmark-start text:name="__RefHeading___trabajos_académicos_4"/><text:bookmark-start text:name="trabajos_académicos"/>Trabajos Académicos<text:bookmark-end text:name="__RefHeading___trabajos_académicos_4"/><text:bookmark-end text:name="trabajos_académicos"/></text:h>
      <text:p text:style-name="Text_20_body">Diversas empresas u organismos <text:span text:style-name="Strong_20_Emphasis">relacionados</text:span> en el mundo de los RPAs, con <text:span text:style-name="Strong_20_Emphasis">diferentes</text:span> orientaciones y objetivos, participan en <text:span text:style-name="Strong_20_Emphasis">apoyos</text:span> a la Investigación y el Desarrollo a través de la <text:span text:style-name="Strong_20_Emphasis">publicación</text:span> de distintos tipos de trabajos académicos.</text:p>
      <text:h text:style-name="Heading_20_3" text:outline-level="3"><text:bookmark-start text:name="__RefHeading___quantalab_5"/><text:bookmark-start text:name="quantalab"/>QuantaLab<text:bookmark-end text:name="__RefHeading___quantalab_5"/><text:bookmark-end text:name="quantalab"/></text:h>
      <text:p text:style-name="Text_20_body"><draw:a xlink:type="simple" xlink:href="http://quantalab.ias.csic.es"><draw:frame draw:style-name="mediaright" draw:name="2" text:anchor-type="paragraph" draw:z-index="2" svg:width="5.2916666666667cm" svg:height="1.1707227138643cm"><draw:image xlink:href="Pictures/0cb48bfd841f5d72c6ccde0c90ccfa93.png" xlink:type="simple" xlink:show="embed" xlink:actuate="onLoad"/></draw:frame></draw:a></text:p>
      <text:p text:style-name="Text_20_body"><text:a xlink:type="simple" xlink:href="http://quantalab.ias.csic.es/research/" text:style-name="Internet_20_link" text:visited-style-name="Visited_20_Internet_20_Link">MSc &amp; PhD Theses</text:a></text:p>
      <text:h text:style-name="Heading_20_3" text:outline-level="3"><text:bookmark-start text:name="__RefHeading___lakeside_labs_6"/><text:bookmark-start text:name="lakeside_labs"/>Lakeside Labs<text:bookmark-end text:name="__RefHeading___lakeside_labs_6"/><text:bookmark-end text:name="lakeside_labs"/></text:h>
      <text:p text:style-name="Text_20_body"><draw:a xlink:type="simple" xlink:href="http://www.lakeside-labs.com/"><draw:frame draw:style-name="mediaright" draw:name="3" text:anchor-type="paragraph" draw:z-index="3" svg:width="5.2916666666667cm" svg:height="0.94188241639698cm"><draw:image xlink:href="Pictures/d731a9467ebfe5ec784e98bb6130bebc.png" xlink:type="simple" xlink:show="embed" xlink:actuate="onLoad"/></draw:frame></draw:a></text:p>
      <text:p text:style-name="Text_20_body"><text:a xlink:type="simple" xlink:href="http://uav.lakeside-labs.com/projects-theses/" text:style-name="Internet_20_link" text:visited-style-name="Visited_20_Internet_20_Link">Open Master's Theses and Projects</text:a></text:p>
      <text:p text:style-name="Horizontal_20_Line"/>
      <text:h text:style-name="Heading_20_1" text:outline-level="1"><text:bookmark-start text:name="__RefHeading___publicaciones_7"/><text:bookmark-start text:name="publicaciones"/>Publicaciones<text:bookmark-end text:name="__RefHeading___publicaciones_7"/><text:bookmark-end text:name="publicaciones"/></text:h>
      <text:p text:style-name="Text_20_body">Publicaciones de diversas empresas u organismos <text:span text:style-name="Strong_20_Emphasis">relacionados</text:span> en el mundo de los RPAs, con <text:span text:style-name="Strong_20_Emphasis">diferentes</text:span> orientaciones y objetivos.</text:p>
      <text:h text:style-name="Heading_20_3" text:outline-level="3"><text:bookmark-start text:name="__RefHeading___quantalab_8"/><text:bookmark-start text:name="quantalab1"/>QuantaLab<text:bookmark-end text:name="__RefHeading___quantalab_8"/><text:bookmark-end text:name="quantalab1"/></text:h>
      <text:p text:style-name="Text_20_body"><draw:a xlink:type="simple" xlink:href="http://quantalab.ias.csic.es"><draw:frame draw:style-name="mediaright" draw:name="4" text:anchor-type="paragraph" draw:z-index="4" svg:width="5.2916666666667cm" svg:height="1.1707227138643cm"><draw:image xlink:href="Pictures/0cb48bfd841f5d72c6ccde0c90ccfa93.png" xlink:type="simple" xlink:show="embed" xlink:actuate="onLoad"/></draw:frame></draw:a></text:p>
      <text:p text:style-name="Text_20_body"><text:a xlink:type="simple" xlink:href="http://quantalab.ias.csic.es/publications/" text:style-name="Internet_20_link" text:visited-style-name="Visited_20_Internet_20_Link">Publications</text:a></text:p>
      <text:h text:style-name="Heading_20_3" text:outline-level="3"><text:bookmark-start text:name="__RefHeading___lakeside_labs_9"/><text:bookmark-start text:name="lakeside_labs1"/>Lakeside Labs<text:bookmark-end text:name="__RefHeading___lakeside_labs_9"/><text:bookmark-end text:name="lakeside_labs1"/></text:h>
      <text:p text:style-name="Text_20_body"><draw:a xlink:type="simple" xlink:href="http://www.lakeside-labs.com/"><draw:frame draw:style-name="mediaright" draw:name="5" text:anchor-type="paragraph" draw:z-index="5" svg:width="5.2916666666667cm" svg:height="0.94188241639698cm"><draw:image xlink:href="Pictures/d731a9467ebfe5ec784e98bb6130bebc.png" xlink:type="simple" xlink:show="embed" xlink:actuate="onLoad"/></draw:frame></draw:a> <text:a xlink:type="simple" xlink:href="http://uav.lakeside-labs.com/publications/" text:style-name="Internet_20_link" text:visited-style-name="Visited_20_Internet_20_Link">Selected Publications and Presentations | Test data</text:a></text:p>
      <text:p text:style-name="Horizontal_20_Line"/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6" text:anchor-type="as-char" draw:z-index="6" svg:width="1.27cm" svg:height="1.27cm"><draw:image xlink:href="Pictures/48b0c3a7bb14837408e04918f68d1ea4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Si piensa que alguna dirección, algún recurso, podría <text:span text:style-name="Strong_20_Emphasis">integrarse</text:span> en esta sección, por favor, háganoslo saber. Le estaremos muy agradecidos. <text:a xlink:type="simple" xlink:href="mailto:abelardo.lopez@geo-lab.info" text:style-name="Internet_20_link" text:visited-style-name="Visited_20_Internet_20_Link">abelardo.lopez@geo-lab.info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2_aplicaciones:2.1_aplicaciones:2.1.3_recursos_de_estudio</dc:title>
  </office:meta>
</office:document-meta>
</file>