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47cbdfe0f8a115480e01e73ced58f6.png"/>
  <manifest:file-entry manifest:media-type="image/png" manifest:full-path="Pictures/d9dfeffe5167d70c92e1013121f9ea43.png"/>
  <manifest:file-entry manifest:media-type="image/png" manifest:full-path="Pictures/0fb9d691cc703dd9ecfcc4b633869ba3.png"/>
  <manifest:file-entry manifest:media-type="image/png" manifest:full-path="Pictures/9e6cc04e015a73bb3ae87994bab79c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16.70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0_antecedentes:0.2_skeye._origenes_y_evolucion"/><text:bookmark-start text:name="__RefHeading___skeye_orígenes_y_evolución_1"/><text:bookmark-start text:name="skeye_orígenes_y_evolución"/>Skeye, orígenes y evolución<text:bookmark-end text:name="__RefHeading___skeye_orígenes_y_evolución_1"/><text:bookmark-end text:name="skeye_orígenes_y_evolución"/></text:h>
      <text:p text:style-name="Horizontal_20_Line"/>
      <text:p text:style-name="Text_20_body"><text:line-break/></text:p>
      <text:list text:style-name="List_20_1" text:continue-numbering="false">
        <text:list-item>
          <text:p text:style-name="List_20_1_Content_First"> Skeye Sistemas Aéreos Robotizados se constituye como Sociedad Limitada en Febrero de 2.011</text:p>
        </text:list-item>
        <text:list-item>
          <text:p text:style-name="List_20_1_Content"> Puede ser considerada como un <text:span text:style-name="Emphasis">spin-off</text:span>   dada su vinculación con proyectos de investigación (Instituto Universitario de Agua y del Medio Ambiente - Universidad de Murcia)</text:p>
        </text:list-item>
        <text:list-item>
          <text:p text:style-name="List_20_1_Content"> Se encuentra (permanentemente?) en fase de adaptación y reorientación</text:p>
        </text:list-item>
        <text:list-item>
          <text:p text:style-name="List_20_1_Content_Last"> Evoluciona conceptualmente a</text:p>
        </text:list-item>
      </text:list>
      <text:p text:style-name="Text_20_body"><text:span text:style-name="Source_20_Text">

&lt;body&gt;
&lt;h2 align="center"&gt;&lt;font color="#0080C0"&gt; Gestión Integral de la Información Geográfica&lt;/font&gt;
&lt;/h2&gt;
&lt;h5 align="center" color: ;&gt;***
&lt;/h5&gt;
&lt;h2 align="center"&gt;&lt;font color="#0080C0"&gt;Ingeniería Geográfica&lt;/font&gt;
&lt;/h2&gt;

</text:span>
<text:line-break/></text:p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able:table table:style-name="Table"><table:table-column/><table:table-column/><table:table-column/><table:table-row><table:table-cell office:value-type="string" table:style-name="tableheader"><text:p text:style-name="Table_20_Heading"><draw:frame draw:style-name="mediacenter" draw:name="Skeye SAR Legend" text:anchor-type="paragraph" draw:z-index="0" svg:width="3.96875cm"><draw:text-box><text:p text:style-name="legendcenter"><draw:frame draw:style-name="mediacenter" draw:name="Skeye SAR" text:anchor-type="paragraph" draw:z-index="0" svg:width="3.96875cm" svg:height="3.2911585365854cm"><draw:image xlink:href="Pictures/5b47cbdfe0f8a115480e01e73ced58f6.png" xlink:type="simple" xlink:show="embed" xlink:actuate="onLoad"/></draw:frame>Skeye SAR</text:p></draw:text-box></draw:frame></text:p></table:table-cell><table:table-cell office:value-type="string" table:style-name="tableheader"><text:p text:style-name="Table_20_Heading"><draw:frame draw:style-name="mediacenter" draw:name="Skeye GIIG Legend" text:anchor-type="paragraph" draw:z-index="0" svg:width="3.96875cm"><draw:text-box><text:p text:style-name="legendcenter"><draw:frame draw:style-name="mediacenter" draw:name="Skeye GIIG" text:anchor-type="paragraph" draw:z-index="1" svg:width="3.96875cm" svg:height="3.31390625cm"><draw:image xlink:href="Pictures/d9dfeffe5167d70c92e1013121f9ea43.png" xlink:type="simple" xlink:show="embed" xlink:actuate="onLoad"/></draw:frame>Skeye GIIG</text:p></draw:text-box></draw:frame></text:p></table:table-cell><table:table-cell office:value-type="string" table:style-name="tableheader"><text:p text:style-name="Table_20_Heading"><draw:frame draw:style-name="mediacenter" draw:name="Skeye TCI Legend" text:anchor-type="paragraph" draw:z-index="0" svg:width="3.96875cm"><draw:text-box><text:p text:style-name="legendcenter"><draw:frame draw:style-name="mediacenter" draw:name="Skeye TCI" text:anchor-type="paragraph" draw:z-index="2" svg:width="3.96875cm" svg:height="3.31390625cm"><draw:image xlink:href="Pictures/0fb9d691cc703dd9ecfcc4b633869ba3.png" xlink:type="simple" xlink:show="embed" xlink:actuate="onLoad"/></draw:frame>Skeye TCI</text:p></draw:text-box></draw:frame></text:p></table:table-cell></table:table-row></table:table><text:p text:style-name="Text_20_body"><draw:frame draw:style-name="mediacenter" draw:name="Skeye MS Legend" text:anchor-type="paragraph" draw:z-index="0" svg:width="3.96875cm"><draw:text-box><text:p text:style-name="legendcenter"><draw:frame draw:style-name="mediacenter" draw:name="Skeye MS" text:anchor-type="paragraph" draw:z-index="3" svg:width="3.96875cm" svg:height="3.203625890472cm"><draw:image xlink:href="Pictures/9e6cc04e015a73bb3ae87994bab79cb2.png" xlink:type="simple" xlink:show="embed" xlink:actuate="onLoad"/></draw:frame>Skeye MS</text:p></draw:text-box></draw:frame></text:p></table:table-cell></table:table-row></table:table></draw:text-box></draw:frame></text:p>
      <text:h text:style-name="Heading_20_2" text:outline-level="2"><text:bookmark-start text:name="__RefHeading___operación_2"/><text:bookmark-start text:name="operación"/>Operación<text:bookmark-end text:name="__RefHeading___operación_2"/><text:bookmark-end text:name="operación"/></text:h>
      <text:p text:style-name="Horizontal_20_Line"/>
      <text:p text:style-name="Text_20_body">Skeye opera <text:span text:style-name="Strong_20_Emphasis">sistemas RPAS</text:span>   como medio de <text:span text:style-name="Strong_20_Emphasis">captación</text:span>   de <text:span text:style-name="Strong_20_Emphasis">Información Geográfica Aérea</text:span>.</text:p>
      <text:p text:style-name="Text_20_body">Esta información, si así se requiere, la <text:span text:style-name="Strong_20_Emphasis">integra</text:span>   con IG obtenida con <text:span text:style-name="Strong_20_Emphasis">otros recursos</text:span>, generalmente terrestres, con <text:span text:style-name="Strong_20_Emphasis">capacidad</text:span>   métrica o no.</text:p>
      <text:p text:style-name="Text_20_body">La tendencia es a la integración de la <text:span text:style-name="Strong_20_Emphasis">Información Geográfica</text:span>   en un tipo de <text:span text:style-name="Strong_20_Emphasis">Simulador Virtual</text:span>   que permita el <text:span text:style-name="Strong_20_Emphasis">conocimiento</text:span>   de instalaciones  y servicios y el <text:span text:style-name="Strong_20_Emphasis">entrenamiento</text:span>   en su uso.</text:p>
      <text:p text:style-name="Text_20_body">Podría entenderse bajo el concepto de <text:span text:style-name="Strong_20_Emphasis">GeoSpatial Inteligence</text:span> (<text:a xlink:type="simple" xlink:href="http://en.wikipedia.org/wiki/Geospatial_intelligence" text:style-name="Internet_20_link" text:visited-style-name="Visited_20_Internet_20_Link">GEOINT</text:a>) o, quizás, <text:span text:style-name="Strong_20_Emphasis">Inteligencia Geográfica</text:span>.</text:p>
      <text:p text:style-name="Text_20_body"><draw:frame draw:style-name="PluginODTAutoStyle_Frame_5_text_frame" draw:name="Frame2" text:anchor-type="paragraph" svg:width="385.512pt" draw:z-index="0" svg:min-height="1cm"><draw:text-box><table:table table:style-name="PluginODTAutoStyle_Table_6"><table:table-column table:style-name="odt_auto_style_table_column_3_1"/><table:table-row><table:table-cell office:value-type="string" table:style-name="PluginODTAutoStyle_TableCell_7"><text:p text:style-name="PluginODTAutoStyle_Paragraph_8">Desde mayo de 2014 Skeye tiene suspendida su actividad empresarial.<text:line-break/>
Su fototeca y background de conocimientos y aplicaciones<text:line-break/>
es mantenido y custodiado por Skeye2k-f.</text:p></table:table-cell></table:table-row></table:table></draw:text-box></draw:frame></text:p>
      <text:p text:style-name="Horizontal_20_Line"/>
      <text:p text:style-name="Text_20_body"><text:line-break/></text:p>
      <text:h text:style-name="Heading_20_2" text:outline-level="2"><text:bookmark-start text:name="__RefHeading___aplicaciones_3"/><text:bookmark-start text:name="aplicaciones"/>Aplicaciones<text:bookmark-end text:name="__RefHeading___aplicaciones_3"/><text:bookmark-end text:name="aplicaciones"/></text:h>
      <text:p text:style-name="Horizontal_20_Line"/>
      <text:p text:style-name="Text_20_body">Unos casos:</text:p>
      <text:list text:style-name="List_20_1" text:continue-numbering="false">
        <text:list-item>
          <text:p text:style-name="LastListParagraph_List_20_1_Content_First"> <text:a xlink:type="simple" xlink:href="https://es.wikipedia.org/wiki/Puerto_de_Cartagena" text:style-name="Internet_20_link" text:visited-style-name="Visited_20_Internet_20_Link">Puerto de Cartagena - EU ES</text:a> - <text:a xlink:type="simple" xlink:href="http://www.apc.es" text:style-name="Internet_20_link" text:visited-style-name="Visited_20_Internet_20_Link">Autoridad Portuaria de Cartagena</text:a> - Simulador Virtual: <text:a xlink:type="simple" xlink:href="http://simulador.apc.es" text:style-name="Internet_20_link" text:visited-style-name="Visited_20_Internet_20_Link">http://simulador.apc.es</text:a></text:p>
        </text:list-item>
      </text:list>
      <text:list text:style-name="List_20_1" text:continue-numbering="false">
        <text:list-item>
          <text:p text:style-name="List_20_1_Content_First"> Proyecto de Investigación. Universidad de Murcia - Fundación Séneca:</text:p>
          <text:list text:style-name="List_20_1">
            <text:list-item>
              <text:p text:style-name="List_20_1_Content"> <text:a xlink:type="simple" xlink:href="http://www.um.es/dycam-seg/" text:style-name="Internet_20_link" text:visited-style-name="Visited_20_Internet_20_Link">Proyecto DYCAM-SEG</text:a></text:p>
            </text:list-item>
            <text:list-item>
              <text:p text:style-name="List_20_1_Content"> <text:a xlink:type="simple" xlink:href="http://dycam-seg.skeye2k.org/doku.php" text:style-name="Internet_20_link" text:visited-style-name="Visited_20_Internet_20_Link">Wiki DYCAM-SEG</text:a></text:p>
            </text:list-item>
            <text:list-item>
              <text:p text:style-name="List_20_1_Content_Last"> <text:a xlink:type="simple" xlink:href="http://dycam-seg.skeye2k.org/doku.php?id=dycam-seg-vs:dycam-seg-vs" text:style-name="Internet_20_link" text:visited-style-name="Visited_20_Internet_20_Link">DYCAM-SEG Virtual Simulator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 Otra Información Geográfica Digital -IGD- GeoModelos y Simuladores Virtuales- generada por SkeyeGM, Sección de Skeye, mantenida y custodiada en <text:a xlink:type="simple" xlink:href="http://geomodel.skeye2k.org/" text:style-name="Internet_20_link" text:visited-style-name="Visited_20_Internet_20_Link">http://geomodel.skeye2k.org/</text:a> por <text:a xlink:type="simple" xlink:href="http://www.skeye2k.org" text:style-name="Internet_20_link" text:visited-style-name="Visited_20_Internet_20_Link">Skeye2k-f</text:a></text:p>
        </text:list-item>
      </text:list>
      <text:p text:style-name="Horizontal_20_Line"/>
      <text:p text:style-name="Text_20_body"><text:line-break/>

<text:line-break/></text:p>
      <text:p text:style-name="Text_20_body">Composición de <text:a xlink:type="simple" xlink:href="https://es.linkedin.com/in/antonio-manuel-tom%C3%A1s-l%C3%B3pez-b5188a53" text:style-name="Internet_20_link" text:visited-style-name="Visited_20_Internet_20_Link">Antonio Tomás López - "Toni"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16.70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0_antecedentes:0.2_skeye._origenes_y_evolucion</dc:title>
  </office:meta>
</office:document-meta>
</file>